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8pt" fo:font-style="italic" fo:font-weight="bold" style:font-size-asian="18pt" style:font-style-asian="italic" style:font-weight-asian="bold" style:font-size-complex="18pt" style:font-style-complex="italic" style:font-weight-complex="bold"/>
    </style:style>
    <style:style style:name="P2" style:family="paragraph" style:parent-style-name="Standard">
      <style:text-properties fo:font-size="18pt" style:font-size-asian="18pt" style:font-size-complex="18pt"/>
    </style:style>
    <style:style style:name="P3" style:family="paragraph" style:parent-style-name="Standard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P4" style:family="paragraph" style:parent-style-name="Standard">
      <style:text-properties fo:font-weight="bold" style:font-weight-asian="bold" style:font-weight-complex="bold"/>
    </style:style>
    <style:style style:name="P5" style:family="paragraph" style:parent-style-name="Standard">
      <style:paragraph-properties fo:margin-left="0cm" fo:margin-right="-1cm" fo:text-indent="0cm" style:auto-text-indent="false"/>
    </style:style>
    <style:style style:name="P6" style:family="paragraph" style:parent-style-name="Odstavec_20_se_20_seznamem">
      <style:text-properties fo:font-weight="bold" style:font-weight-asian="bold" style:font-weight-complex="bold"/>
    </style:style>
    <style:style style:name="P7" style:family="paragraph" style:parent-style-name="Odstavec_20_se_20_seznamem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P8" style:family="paragraph" style:parent-style-name="Standard">
      <style:paragraph-properties fo:margin-left="0.635cm" fo:margin-right="0cm" fo:text-indent="0cm" style:auto-text-indent="false">
        <style:tab-stops/>
      </style:paragraph-properties>
    </style:style>
    <style:style style:name="P9" style:family="paragraph" style:parent-style-name="Standard">
      <style:paragraph-properties fo:margin-left="0.635cm" fo:margin-right="0cm" fo:text-indent="0cm" style:auto-text-indent="false">
        <style:tab-stops/>
      </style:paragraph-properties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P10" style:family="paragraph" style:parent-style-name="Standard">
      <style:paragraph-properties fo:margin-left="0.635cm" fo:margin-right="0cm" fo:text-indent="0cm" style:auto-text-indent="false">
        <style:tab-stops/>
      </style:paragraph-properties>
      <style:text-properties fo:font-weight="bold" style:font-weight-asian="bold" style:font-weight-complex="bold"/>
    </style:style>
    <style:style style:name="P11" style:family="paragraph" style:parent-style-name="Standard">
      <style:paragraph-properties fo:margin-left="1.27cm" fo:margin-right="0cm" fo:text-indent="0cm" style:auto-text-indent="false">
        <style:tab-stops/>
      </style:paragraph-properties>
    </style:style>
    <style:style style:name="P12" style:family="paragraph" style:parent-style-name="Odstavec_20_se_20_seznamem">
      <style:paragraph-properties fo:margin-left="0.751cm" fo:margin-right="0cm" fo:text-indent="-1.752cm" style:auto-text-indent="false">
        <style:tab-stops/>
      </style:paragraph-properties>
    </style:style>
    <style:style style:name="P13" style:family="paragraph" style:parent-style-name="Odstavec_20_se_20_seznamem">
      <style:paragraph-properties fo:margin-left="0.751cm" fo:margin-right="0cm" fo:text-indent="-1.752cm" style:auto-text-indent="false">
        <style:tab-stops/>
      </style:paragraph-properties>
      <style:text-properties fo:font-weight="bold" style:font-weight-asian="bold" style:font-weight-complex="bold"/>
    </style:style>
    <style:style style:name="P14" style:family="paragraph" style:parent-style-name="Odstavec_20_se_20_seznamem">
      <style:paragraph-properties fo:margin-left="0.885cm" fo:margin-right="0cm" fo:text-indent="0cm" style:auto-text-indent="false">
        <style:tab-stops/>
      </style:paragraph-properties>
      <style:text-properties fo:font-weight="bold" style:font-weight-asian="bold" style:font-weight-complex="bold"/>
    </style:style>
    <style:style style:name="P15" style:family="paragraph" style:parent-style-name="Odstavec_20_se_20_seznamem">
      <style:paragraph-properties fo:margin-left="0.885cm" fo:margin-right="0cm" fo:text-indent="0cm" style:auto-text-indent="false">
        <style:tab-stops/>
      </style:paragraph-properties>
    </style:style>
    <style:style style:name="P16" style:family="paragraph" style:parent-style-name="Odstavec_20_se_20_seznamem">
      <style:paragraph-properties fo:margin-left="0.885cm" fo:margin-right="0cm" fo:text-indent="0cm" style:auto-text-indent="false">
        <style:tab-stops/>
      </style:paragraph-properties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P17" style:family="paragraph" style:parent-style-name="Normální">
      <style:paragraph-properties fo:margin-left="1cm" fo:margin-right="0cm" fo:text-indent="-1cm" style:auto-text-indent="false">
        <style:tab-stops/>
      </style:paragraph-properties>
    </style:style>
    <style:style style:name="P18" style:family="paragraph" style:parent-style-name="Normální">
      <style:paragraph-properties fo:margin-left="0.501cm" fo:margin-right="0cm" fo:text-indent="-1cm" style:auto-text-indent="false">
        <style:tab-stops/>
      </style:paragraph-properties>
    </style:style>
    <style:style style:name="P19" style:family="paragraph" style:parent-style-name="Odstavec_20_se_20_seznamem">
      <style:paragraph-properties fo:margin-left="1cm" fo:margin-right="0cm" fo:text-indent="0cm" style:auto-text-indent="false">
        <style:tab-stops/>
      </style:paragraph-properties>
    </style:style>
    <style:style style:name="P20" style:family="paragraph" style:parent-style-name="Odstavec_20_se_20_seznamem">
      <style:paragraph-properties fo:margin-left="1.251cm" fo:margin-right="0cm" fo:text-indent="0cm" style:auto-text-indent="false">
        <style:tab-stops/>
      </style:paragraph-properties>
    </style:style>
    <style:style style:name="P21" style:family="paragraph" style:parent-style-name="Normální">
      <style:text-properties fo:font-weight="bold" style:font-weight-asian="bold" style:font-weight-complex="bold"/>
    </style:style>
    <style:style style:name="P22" style:family="paragraph" style:parent-style-name="Standard">
      <style:paragraph-properties fo:margin-left="0.501cm" fo:margin-right="0cm" fo:text-indent="0cm" style:auto-text-indent="false">
        <style:tab-stops/>
      </style:paragraph-properties>
    </style:style>
    <style:style style:name="P23" style:family="paragraph" style:parent-style-name="Standard">
      <style:paragraph-properties fo:margin-left="0.501cm" fo:margin-right="0cm" fo:text-indent="0cm" style:auto-text-indent="false">
        <style:tab-stops/>
      </style:paragraph-properties>
      <style:text-properties fo:font-weight="bold" style:font-weight-asian="bold" style:font-weight-complex="bold"/>
    </style:style>
    <style:style style:name="P24" style:family="paragraph" style:parent-style-name="Normální">
      <style:paragraph-properties fo:margin-left="0.25cm" fo:margin-right="0cm" fo:text-indent="0cm" style:auto-text-indent="false">
        <style:tab-stops/>
      </style:paragraph-properties>
    </style:style>
    <style:style style:name="P25" style:family="paragraph" style:parent-style-name="Normální">
      <style:paragraph-properties fo:margin-left="0.25cm" fo:margin-right="0cm" fo:text-indent="0cm" style:auto-text-indent="false">
        <style:tab-stops/>
      </style:paragraph-properties>
      <style:text-properties fo:font-weight="bold" style:font-weight-asian="bold" style:font-weight-complex="bold"/>
    </style:style>
    <style:style style:name="P26" style:family="paragraph" style:parent-style-name="Standard">
      <style:paragraph-properties fo:margin-left="0.751cm" fo:margin-right="0cm" fo:text-indent="0cm" style:auto-text-indent="false">
        <style:tab-stops/>
      </style:paragraph-properties>
    </style:style>
    <style:style style:name="P27" style:family="paragraph" style:parent-style-name="Odstavec_20_se_20_seznamem">
      <style:paragraph-properties fo:margin-left="0cm" fo:margin-right="0cm" fo:text-indent="-1.52cm" style:auto-text-indent="false">
        <style:tab-stops/>
      </style:paragraph-properties>
    </style:style>
    <style:style style:name="P28" style:family="paragraph" style:parent-style-name="Standard" style:master-page-name="MP0">
      <style:paragraph-properties fo:text-align="center" style:justify-single-word="false" style:page-number="auto" fo:break-before="page"/>
      <style:text-properties fo:font-size="18pt" fo:font-style="italic" fo:font-weight="bold" style:font-size-asian="18pt" style:font-style-asian="italic" style:font-weight-asian="bold" style:font-size-complex="18pt" style:font-style-complex="italic" style:font-weight-complex="bold"/>
    </style:style>
    <style:style style:name="P29" style:family="paragraph" style:parent-style-name="Standard">
      <style:paragraph-properties fo:margin-left="0.635cm" fo:margin-right="0cm" fo:text-indent="0cm" style:auto-text-indent="false">
        <style:tab-stops/>
      </style:paragraph-properties>
      <style:text-properties fo:font-weight="bold" style:font-weight-asian="bold" style:font-weight-complex="bold"/>
    </style:style>
    <style:style style:name="P30" style:family="paragraph" style:parent-style-name="Standard">
      <style:paragraph-properties fo:margin-left="0.635cm" fo:margin-right="0cm" fo:text-indent="0cm" style:auto-text-indent="false">
        <style:tab-stops/>
      </style:paragraph-properties>
    </style:style>
    <style:style style:name="P31" style:family="paragraph" style:parent-style-name="Odstavec_20_se_20_seznamem" style:list-style-name="WWNum1">
      <style:text-properties fo:font-weight="bold" style:font-weight-asian="bold" style:font-weight-complex="bold"/>
    </style:style>
    <style:style style:name="P32" style:family="paragraph" style:parent-style-name="Odstavec_20_se_20_seznamem" style:list-style-name="L1">
      <style:text-properties fo:font-weight="bold" style:font-weight-asian="bold" style:font-weight-complex="bold"/>
    </style:style>
    <style:style style:name="P33" style:family="paragraph" style:parent-style-name="Odstavec_20_se_20_seznamem" style:list-style-name="L1"/>
    <style:style style:name="P34" style:family="paragraph" style:parent-style-name="Odstavec_20_se_20_seznamem" style:list-style-name="L1">
      <style:paragraph-properties fo:margin-left="1cm" fo:margin-right="0cm" fo:text-indent="-0.75cm" style:auto-text-indent="false">
        <style:tab-stops/>
      </style:paragraph-properties>
    </style:style>
    <style:style style:name="P35" style:family="paragraph" style:parent-style-name="Odstavec_20_se_20_seznamem">
      <style:paragraph-properties fo:margin-left="0.885cm" fo:margin-right="0cm" fo:text-indent="0cm" style:auto-text-indent="false">
        <style:tab-stops/>
      </style:paragraph-properties>
      <style:text-properties fo:font-weight="bold" style:font-weight-asian="bold" style:font-weight-complex="bold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T3" style:family="text">
      <style:text-properties fo:font-size="14pt" fo:font-weight="bold" style:font-size-asian="14pt" style:font-weight-asian="bold" style:font-size-complex="14pt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text:list-style style:name="L1">
      <text:list-level-style-number text:level="1" text:style-name="WW_5f_CharLFO3LVL1" style:num-suffix=")" style:num-format="1" text:start-value="3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8">Výpis usnesení</text:p>
      <text:p text:style-name="P1">z veřejného zasedání Zastupitelstva obce Koupě</text:p>
      <text:p text:style-name="Standard"/>
      <text:p text:style-name="Standard"/>
      <text:p text:style-name="P5"><text:span text:style-name="Standardní_20_písmo_20_odstavce"><text:span text:style-name="T1"><text:s text:c="3"/></text:span></text:span><text:span text:style-name="Standardní_20_písmo_20_odstavce"><text:span text:style-name="T2">Datum konání : 2</text:span></text:span><text:span text:style-name="Standardní_20_písmo_20_odstavce"><text:span text:style-name="T2">7</text:span></text:span><text:span text:style-name="Standardní_20_písmo_20_odstavce"><text:span text:style-name="T2">.1</text:span></text:span><text:span text:style-name="Standardní_20_písmo_20_odstavce"><text:span text:style-name="T2">2</text:span></text:span><text:span text:style-name="Standardní_20_písmo_20_odstavce"><text:span text:style-name="T2">. 2024 <text:s/>19:00</text:span></text:span></text:p>
      <text:p text:style-name="P2"/>
      <text:p text:style-name="Standard"><text:span text:style-name="Standardní_20_písmo_20_odstavce"><text:span text:style-name="T3"><text:s text:c="4"/></text:span></text:span><text:span text:style-name="Standardní_20_písmo_20_odstavce"><text:span text:style-name="T4">Program: <text:s text:c="11"/></text:span></text:span>1) Zahájení</text:p>
      <text:p text:style-name="Standard"><text:s text:c="34"/>2) Volba ověřovatelů zápisu a návrhové komis <text:s text:c="4"/></text:p>
      <text:p text:style-name="Standard"><text:s text:c="34"/>3) Schválení programu jednání</text:p>
      <text:p text:style-name="Standard"><text:s text:c="34"/>4) Oprava sálu – rozšíření dřevěného obkladu o 20 m2</text:p>
      <text:p text:style-name="Standard"><text:s text:c="34"/>5) Schválení rozpočtu na rok 2025</text:p>
      <text:p text:style-name="Standard"><text:s text:c="34"/>6) Schválení střednědobého výhledu pro roky 2025 – 2027</text:p>
      <text:p text:style-name="Standard"><text:s text:c="34"/>7) Ostatní</text:p>
      <text:p text:style-name="Standard"><text:s text:c="34"/>8) Návrh na usnesení</text:p>
      <text:p text:style-name="Standard"><text:s text:c="34"/>9) Závěr</text:p>
      <text:p text:style-name="Standard"/>
      <text:p text:style-name="Standard"><text:s text:c="8"/>Orság Bohuslav ml. - omluven <text:s text:c="25"/></text:p>
      <text:p text:style-name="Standard"/>
      <text:list xml:id="list840607598784569718" text:style-name="WWNum1">
        <text:list-item text:start-value="1">
          <text:p text:style-name="P31">Zahájení</text:p>
        </text:list-item>
      </text:list>
      <text:p text:style-name="P8">Veřejné zasedání ZO Koupě zahájil starosta Bohuslav Orság v 19:00 h a seznámil přítomné zastupitele s programem. Konstatoval, že zasedání bylo řádně svoláno a jsou přítomni zastupitelé, a že je zastupitelstvo usnášeníschopné.</text:p>
      <text:p text:style-name="P8"/>
      <text:list xml:id="list39435398" text:continue-numbering="true" text:style-name="WWNum1">
        <text:list-item>
          <text:p text:style-name="P31">Volba ověřovatelů zápisu a návrhové komise</text:p>
        </text:list-item>
      </text:list>
      <text:p text:style-name="P8">Starosta obce navrhl určit ověřovateli zápisu a návrhové komise p. J. Peška, pí. K. Peškovou a zapisovatelku pí. Jechovou Ivetu.</text:p>
      <text:p text:style-name="P9"/>
      <text:p text:style-name="P9">Návrh usnesení</text:p>
      <text:p text:style-name="P8">Zastupitelstvo obce Koupě schvaluje ověřovatele zápisu p. J. Peška, pí. K. Peškovou a zapisovatelku pí. Ivetu Jechovou.</text:p>
      <text:p text:style-name="P3"/>
      <text:p text:style-name="P8"><text:span text:style-name="Standardní_20_písmo_20_odstavce"><text:span text:style-name="T5">Výsledek hlasování: </text:span></text:span><text:span text:style-name="Standardní_20_písmo_20_odstavce"><text:span text:style-name="T4"><text:s/></text:span></text:span><text:s text:c="26"/><text:span text:style-name="Standardní_20_písmo_20_odstavce"><text:span text:style-name="T4">Pro: <text:s text:c="4"/></text:span></text:span><text:span text:style-name="Standardní_20_písmo_20_odstavce"><text:span text:style-name="T4">4</text:span></text:span><text:span text:style-name="Standardní_20_písmo_20_odstavce"><text:span text:style-name="T4"> <text:s text:c="13"/>Proti: <text:s text:c="6"/>0 <text:s text:c="11"/>Zdržel se: <text:s text:c="5"/>0</text:span></text:span></text:p>
      <text:p text:style-name="P10"><text:soft-page-break/></text:p>
      <text:p text:style-name="P10">Usnesení č. 9-2024/2 <text:s text:c="24"/>schváleno</text:p>
      <text:p text:style-name="P8"/>
      <text:list xml:id="list4635043413747976329" text:style-name="L1">
        <text:list-item>
          <text:p text:style-name="P32">Schválení programu jednání:</text:p>
        </text:list-item>
      </text:list>
      <text:p text:style-name="Standard"><text:span text:style-name="Standardní_20_písmo_20_odstavce"><text:span text:style-name="T4"><text:s text:c="11"/>Program</text:span></text:span> : <text:s text:c="5"/>1) Zahájení</text:p>
      <text:p text:style-name="Standard"><text:s text:c="34"/>2) Volba ověřovatelů zápisu a návrhové komise</text:p>
      <text:p text:style-name="Standard"><text:s text:c="34"/>3) Schválení programu jednání</text:p>
      <text:p text:style-name="Standard"><text:s text:c="34"/>4) Oprava sálu – rozšíření dřevěného obkladu o 20 m2</text:p>
      <text:p text:style-name="Standard"><text:s text:c="34"/>5) Schválení rozpočtu na rok 2025</text:p>
      <text:p text:style-name="Standard"><text:s text:c="34"/>6) Schválení střednědobého výhledu pro roky 2025 – 2027</text:p>
      <text:p text:style-name="Standard"><text:s text:c="34"/>7) Ostatní</text:p>
      <text:p text:style-name="Standard"><text:s text:c="34"/>8) Návrh na usnesení</text:p>
      <text:p text:style-name="Standard"><text:s text:c="34"/>9) Závěr</text:p>
      <text:p text:style-name="Standard"/>
      <text:p text:style-name="P11"><text:s text:c="34"/></text:p>
      <text:p text:style-name="P12"><text:s text:c="21"/><text:span text:style-name="Standardní_20_písmo_20_odstavce"><text:span text:style-name="T5">Návrh usnesení</text:span></text:span></text:p>
      <text:p text:style-name="P12"><text:s text:c="19"/></text:p>
      <text:p text:style-name="P12"><text:s text:c="19"/>ZO Koupě schvaluje program jednání.</text:p>
      <text:p text:style-name="P12"><text:s text:c="20"/></text:p>
      <text:p text:style-name="P12"><text:s text:c="19"/><text:span text:style-name="Standardní_20_písmo_20_odstavce"><text:span text:style-name="T5">Výsledek hlasování: <text:s/></text:span></text:span><text:span text:style-name="Standardní_20_písmo_20_odstavce"><text:span text:style-name="T4"><text:s text:c="27"/>Pro: </text:span></text:span><text:span text:style-name="Standardní_20_písmo_20_odstavce"><text:span text:style-name="T4">4</text:span></text:span><text:span text:style-name="Standardní_20_písmo_20_odstavce"><text:span text:style-name="T4"> <text:s text:c="11"/>Proti: 0 <text:s text:c="7"/>Zdržel se: 0</text:span></text:span></text:p>
      <text:p text:style-name="P13"><text:s text:c="17"/></text:p>
      <text:p text:style-name="P13"><text:s text:c="20"/>Usnesení č. 9-2024/3 <text:s text:c="6"/>schváleno</text:p>
      <text:p text:style-name="P13"/>
      <text:list xml:id="list39433409" text:continue-numbering="true" text:style-name="L1">
        <text:list-item>
          <text:p text:style-name="P33">Starosta obce navrhuje rozšíření dřevěného obkladu o 20 m2 a instalaci mřížky na cirkulaci vzduchu v místnostech přísálí dle cenové nabídky od p. J. Břicháčka . Cena práce a materiálu činí 50.037,- Kč.</text:p>
        </text:list-item>
      </text:list>
      <text:p text:style-name="P14"/>
      <text:p text:style-name="Standard"><text:span text:style-name="Standardní_20_písmo_20_odstavce"><text:span text:style-name="T4"><text:s text:c="11"/></text:span></text:span><text:span text:style-name="Standardní_20_písmo_20_odstavce"><text:span text:style-name="T5">Návrh usnesení</text:span></text:span></text:p>
      <text:p text:style-name="P17"><text:s text:c="11"/>ZO schvaluje návrh starosty na rozšíření obkladu a instalaci mřížky od p. J. Břicháčka a <text:s text:c="6"/>pověřuje starostu o dohled nad realizací prací.</text:p>
      <text:p text:style-name="P18"><text:s/></text:p>
      <text:p text:style-name="P17"><text:s text:c="11"/><text:span text:style-name="Standardní_20_písmo_20_odstavce"><text:span text:style-name="T5">Výsledek hlasování:</text:span></text:span><text:span text:style-name="Standardní_20_písmo_20_odstavce"><text:span text:style-name="T4"> <text:s text:c="31"/>Pro: </text:span></text:span><text:span text:style-name="Standardní_20_písmo_20_odstavce"><text:span text:style-name="T4">4</text:span></text:span><text:span text:style-name="Standardní_20_písmo_20_odstavce"><text:span text:style-name="T4"> <text:s text:c="23"/>Proti: </text:span></text:span><text:span text:style-name="Standardní_20_písmo_20_odstavce"><text:span text:style-name="T4">0</text:span></text:span><text:span text:style-name="Standardní_20_písmo_20_odstavce"><text:span text:style-name="T4"> <text:s text:c="13"/>Zdržel se: 0</text:span></text:span></text:p>
      <text:p text:style-name="P7"/>
      <text:p text:style-name="P6"><text:soft-page-break/><text:s/>Usnesení č. 9-2024/4 <text:s text:c="29"/>schváleno</text:p>
      <text:p text:style-name="Standard"/>
      <text:list xml:id="list39415569" text:continue-numbering="true" text:style-name="L1">
        <text:list-item>
          <text:p text:style-name="P34">ZO schválilo rozpočet na rok 2025 jako schodkový a schodek bude kryt finančními prostředky <text:s/>z minulých let. Závaznými ukazateli jsou paragrafy.</text:p>
        </text:list-item>
      </text:list>
      <text:p text:style-name="P19"/>
      <text:p text:style-name="P19"/>
      <text:p text:style-name="P19"><text:s text:c="4"/><text:span text:style-name="Standardní_20_písmo_20_odstavce"><text:span text:style-name="T5">Návrh usnesení</text:span></text:span></text:p>
      <text:p text:style-name="P20">ZO schvaluje rozpočet na rok 2025 jako schodkový a schodek bude kryt finančními prostředky <text:s/>z minulých let. Závaznými ukazateli jsou paragrafy.</text:p>
      <text:p text:style-name="Normální"><text:s/></text:p>
      <text:p text:style-name="P7"/>
      <text:p text:style-name="Odstavec_20_se_20_seznamem"><text:span text:style-name="Standardní_20_písmo_20_odstavce"><text:span text:style-name="T5">Výsledek hlasování:</text:span></text:span><text:span text:style-name="Standardní_20_písmo_20_odstavce"><text:span text:style-name="T4"> <text:s text:c="33"/>Pro: </text:span></text:span><text:span text:style-name="Standardní_20_písmo_20_odstavce"><text:span text:style-name="T4">4</text:span></text:span><text:span text:style-name="Standardní_20_písmo_20_odstavce"><text:span text:style-name="T4"> <text:s text:c="25"/>Proti: 0 <text:s text:c="18"/>Zdržel se: 0</text:span></text:span></text:p>
      <text:p text:style-name="P7"/>
      <text:p text:style-name="P6">Usnesení č. 9-2024/5 <text:s text:c="31"/>schváleno</text:p>
      <text:p text:style-name="P6"/>
      <text:list xml:id="list39414102" text:continue-numbering="true" text:style-name="L1">
        <text:list-item>
          <text:p text:style-name="P33">ZO schvaluje střednědobý výhled na období 2026 – 2027 a bere na vědomí, že střednědobý <text:s text:c="5"/>výhled na rok 2025 nekonsoliduje s rozpočtem 2025.</text:p>
        </text:list-item>
      </text:list>
      <text:p text:style-name="P15"/>
      <text:p text:style-name="P15"><text:span text:style-name="Standardní_20_písmo_20_odstavce"><text:span text:style-name="T4"><text:s text:c="4"/></text:span></text:span><text:span text:style-name="Standardní_20_písmo_20_odstavce"><text:span text:style-name="T5">Návrh usnesení</text:span></text:span></text:p>
      <text:p text:style-name="Standard"/>
      <text:p text:style-name="Normální"><text:s text:c="14"/><text:span text:style-name="Standardní_20_písmo_20_odstavce"><text:span text:style-name="T5">Výsledek hlasování:</text:span></text:span><text:span text:style-name="Standardní_20_písmo_20_odstavce"><text:span text:style-name="T4"> <text:s text:c="33"/>Pro: </text:span></text:span><text:span text:style-name="Standardní_20_písmo_20_odstavce"><text:span text:style-name="T4">4</text:span></text:span><text:span text:style-name="Standardní_20_písmo_20_odstavce"><text:span text:style-name="T4"> <text:s text:c="24"/>Proti: 0 <text:s text:c="18"/>Zdržel se: 0</text:span></text:span></text:p>
      <text:p text:style-name="P7"/>
      <text:p text:style-name="P21"><text:s text:c="9"/>Usnesení č. 9-2024/6 <text:s text:c="30"/>schváleno</text:p>
      <text:p text:style-name="P21"><text:s text:c="4"/></text:p>
      <text:list xml:id="list39422049" text:continue-numbering="true" text:style-name="L1">
        <text:list-item>
          <text:p text:style-name="P33">Starosta seznámil zastupitele se stavem peněžních účtů obce k 31. 12. 2024 a to následovně:</text:p>
        </text:list-item>
      </text:list>
      <text:p text:style-name="P15">Vkladový účet u České spořitelny, a.s. <text:s text:c="8"/>12.000. 000,- Kč</text:p>
      <text:p text:style-name="P15">Běžný účet u České spořitelny, a.s. <text:s text:c="20"/>676. 149,- Kč <text:s text:c="18"/></text:p>
      <text:p text:style-name="P15">Běžný účet u Komerční banky, a.s. <text:s text:c="18"/>2. 171. 730,- Kč</text:p>
      <text:p text:style-name="P15">Běžný účet u České národní banky, a.s. <text:s text:c="9"/>2. 453. 429,- Kč <text:s text:c="15"/></text:p>
      <text:p text:style-name="P15"/>
      <text:list xml:id="list39429487" text:continue-numbering="true" text:style-name="L1">
        <text:list-item>
          <text:p text:style-name="P33">Návrh na usnesení : starosta obce dal hlasovat, zda všichni souhlasí s přijatými usneseními.</text:p>
        </text:list-item>
      </text:list>
      <text:p text:style-name="P24"><text:s text:c="7"/><text:span text:style-name="Standardní_20_písmo_20_odstavce"><text:span text:style-name="T5">Návrh usnesení</text:span></text:span></text:p>
      <text:p text:style-name="Normální"><text:s text:c="10"/>ZO Koupě schvaluje přijatá usnesení.</text:p>
      <text:p text:style-name="P16"><text:soft-page-break/></text:p>
      <text:p text:style-name="P24"><text:s text:c="8"/><text:span text:style-name="Standardní_20_písmo_20_odstavce"><text:span text:style-name="T5">Výsledek hlasování:</text:span></text:span><text:span text:style-name="Standardní_20_písmo_20_odstavce"><text:span text:style-name="T4"> <text:s text:c="33"/>Pro: </text:span></text:span><text:span text:style-name="Standardní_20_písmo_20_odstavce"><text:span text:style-name="T4">4</text:span></text:span><text:span text:style-name="Standardní_20_písmo_20_odstavce"><text:span text:style-name="T4"> <text:s text:c="25"/>Proti: 0 <text:s text:c="18"/>Zdržel se: 0</text:span></text:span></text:p>
      <text:p text:style-name="P16"/>
      <text:p text:style-name="P25"><text:s text:c="9"/>Usnesení č. 8-2024/8 <text:s text:c="29"/>schváleno</text:p>
      <text:p text:style-name="P25"/>
      <text:list xml:id="list39433379" text:continue-numbering="true" text:style-name="L1">
        <text:list-item>
          <text:p text:style-name="P33">Starosta obce ukončil zasedání ZO v 19:55 h.</text:p>
        </text:list-item>
      </text:list>
      <text:p text:style-name="P25"/>
      <text:p text:style-name="P14"/>
      <text:p text:style-name="P15"/>
      <text:p text:style-name="P21"/>
      <text:p text:style-name="P14"/>
      <text:p text:style-name="Standard"/>
      <text:p text:style-name="P26"><text:s text:c="2"/>Zápis byl vyhotoven dne 27. 12. 2024.</text:p>
      <text:p text:style-name="P26"/>
      <text:p text:style-name="P22"><text:s text:c="5"/>Zapisovatel: <text:s text:c="40"/>Jechová Iveta <text:s text:c="34"/>……………………………..</text:p>
      <text:p text:style-name="P22"><text:s/></text:p>
      <text:p text:style-name="P22"><text:s text:c="6"/>Ověřovatelé zápisu: <text:s text:c="26"/>Pešek Jiří <text:s text:c="40"/>……………………………..</text:p>
      <text:p text:style-name="P22"><text:s text:c="68"/>Pešková Klára <text:s text:c="32"/>………………………………</text:p>
      <text:p text:style-name="P22"><text:s text:c="7"/>Starosta obce: <text:s text:c="35"/>Orság Bohuslav <text:s text:c="28"/>………………………………</text:p>
      <text:p text:style-name="Odstavec_20_se_20_seznamem"/>
      <text:p text:style-name="Odstavec_20_se_20_seznamem"/>
      <text:p text:style-name="P27"><text:span text:style-name="Standardní_20_písmo_20_odstavce"><text:span text:style-name="T4"><text:s text:c="17"/></text:span></text:span></text:p>
      <text:p text:style-name="P12"/>
      <text:p text:style-name="P10"/>
      <text:p text:style-name="P4"/>
      <text:p text:style-name="P23"><text:s text:c="12"/></text:p>
      <text:p text:style-name="Standard"><text:s text:c="30"/></text:p>
      <text:p text:style-name="P2"><text:s text:c="4"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2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cs" fo:country="CZ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fo:line-height="102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cs" fo:country="CZ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Calibri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ální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name-complex="Arial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ulek" style:family="paragraph" style:parent-style-name="Standard">
      <style:paragraph-properties fo:margin-top="0.212cm" fo:margin-bottom="0.212cm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Odstavec_20_se_20_seznamem" style:display-name="Odstavec se seznamem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Normální_20__28_web_29_" style:display-name="Normální (web)" style:family="paragraph" style:parent-style-name="Normální">
      <style:paragraph-properties fo:hyphenation-ladder-count="no-limit"/>
      <style:text-properties style:font-name="Times New Roman" fo:font-size="12pt" style:font-size-asian="12pt" style:font-name-complex="Times New Roman" style:font-size-complex="12pt" fo:hyphenate="false" fo:hyphenation-remain-char-count="0" fo:hyphenation-push-char-count="0"/>
    </style:style>
    <style:style style:name="Standardní_20_písmo_20_odstavce" style:display-name="Standardní písmo odstavce" style:family="text"/>
    <style:style style:name="Numbering_20_Symbols" style:display-name="Numbering Symbols" style:family="text"/>
    <style:style style:name="WW_5f_CharLFO3LVL1" style:display-name="WW_CharLFO3LVL1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2.499cm" fo:margin-right="2.499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9$Win32 OpenOffice.org_project/419m1$Build-9805</meta:generator>
    <dc:title/>
    <meta:initial-creator>Obec Koupě</meta:initial-creator>
    <meta:creation-date>2025-01-03T17:58:00Z</meta:creation-date>
    <dc:date>2025-01-05T19:15:48.06</dc:date>
    <meta:print-date>2024-09-27T16:31:00Z</meta:print-date>
    <meta:editing-cycles>2</meta:editing-cycles>
    <meta:editing-duration>PT240S</meta:editing-duration>
    <meta:document-statistic meta:table-count="0" meta:image-count="0" meta:object-count="0" meta:page-count="4" meta:paragraph-count="77" meta:word-count="522" meta:character-count="517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Downloads/Výpis%20usnesení%2027.12.%202024.odt/Normal"/>
  </office:meta>
</office:document-meta>
</file>